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Pictures/100002010000036300000107F170C1A3F967F859.png" manifest:media-type="image/png"/>
  <manifest:file-entry manifest:full-path="Pictures/100002010000021B0000021E13DD5828BD1C5531.png" manifest:media-type="image/png"/>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Open Sans" svg:font-family="'Open Sans'" style:font-family-generic="swiss" style:font-pitch="variable"/>
    <style:font-face style:name="Open Sans Light" svg:font-family="'Open Sans Light'" style:font-family-generic="swiss" style:font-pitch="variable"/>
    <style:font-face style:name="Lohit Devanagari" svg:font-family="'Lohit Devanagari'" style:font-family-generic="system" style:font-pitch="variable"/>
    <style:font-face style:name="Source Han Sans CN Regular" svg:font-family="'Source Han Sans CN Regular'" style:font-family-generic="system" style:font-pitch="variable"/>
  </office:font-face-decls>
  <office:automatic-styles>
    <style:style style:name="P1" style:family="paragraph" style:parent-style-name="Standard">
      <style:text-properties style:font-name="Open Sans" officeooo:paragraph-rsid="001234e8"/>
    </style:style>
    <style:style style:name="P2" style:family="paragraph" style:parent-style-name="Text_20_body">
      <style:text-properties style:font-name="Open Sans"/>
    </style:style>
    <style:style style:name="P3" style:family="paragraph">
      <style:paragraph-properties fo:text-align="end"/>
      <style:text-properties fo:color="#1a4173" style:font-name="Open Sans Light" fo:font-size="7.80000019073486pt" style:font-size-asian="7.80000019073486pt" style:font-size-complex="7.80000019073486pt"/>
    </style:style>
    <style:style style:name="P4" style:family="paragraph">
      <loext:graphic-properties draw:fill="none" draw:fill-color="#ffffff"/>
      <style:paragraph-properties fo:text-align="end"/>
      <style:text-properties fo:color="#1a4173" style:font-name="Open Sans Light" fo:font-size="7.80000019073486pt" style:font-size-asian="7.80000019073486pt" style:font-size-complex="7.80000019073486pt"/>
    </style:style>
    <style:style style:name="P5" style:family="paragraph">
      <style:paragraph-properties fo:text-align="end"/>
      <style:text-properties fo:color="#008aff" style:font-name="Open Sans" fo:font-size="15.5pt" style:font-size-asian="15.5pt" style:font-size-complex="15.5pt"/>
    </style:style>
    <style:style style:name="P6" style:family="paragraph">
      <loext:graphic-properties draw:fill="none" draw:fill-color="#ffffff"/>
      <style:paragraph-properties fo:text-align="end"/>
      <style:text-properties fo:color="#008aff" style:font-name="Open Sans" fo:font-size="15.5pt" style:font-size-asian="15.5pt" style:font-size-complex="15.5pt"/>
    </style:style>
    <style:style style:name="P7" style:family="paragraph">
      <style:paragraph-properties fo:text-align="end"/>
    </style:style>
    <style:style style:name="P8" style:family="paragraph">
      <loext:graphic-properties draw:fill="none" draw:fill-color="#ffffff"/>
      <style:paragraph-properties fo:text-align="end"/>
    </style:style>
    <style:style style:name="T1" style:family="text">
      <style:text-properties officeooo:rsid="001234e8"/>
    </style:style>
    <style:style style:name="T2" style:family="text">
      <style:text-properties officeooo:rsid="0014e462"/>
    </style:style>
    <style:style style:name="T3" style:family="text">
      <style:text-properties style:font-name="Open Sans"/>
    </style:style>
    <style:style style:name="T4" style:family="text">
      <style:text-properties style:font-name="Open Sans" officeooo:rsid="0012781b"/>
    </style:style>
    <style:style style:name="T5" style:family="text">
      <style:text-properties style:font-name="Open Sans" officeooo:rsid="0014e462"/>
    </style:style>
    <style:style style:name="T6" style:family="text">
      <style:text-properties fo:color="#1a4173" style:font-name="Open Sans Light" fo:font-size="7.80000019073486pt" style:font-size-asian="7.80000019073486pt" style:font-size-complex="7.80000019073486pt"/>
    </style:style>
    <style:style style:name="T7" style:family="text">
      <style:text-properties fo:color="#008aff" style:font-name="Open Sans" fo:font-size="15.5pt" style:font-size-asian="15.5pt" style:font-size-complex="15.5pt"/>
    </style:style>
    <style:style style:name="T8" style:family="text">
      <style:text-properties fo:color="#008aff" style:font-name="Open Sans" fo:font-size="13pt" style:font-size-asian="13pt" style:font-size-complex="13pt"/>
    </style:style>
    <style:style style:name="T9" style:family="text">
      <style:text-properties fo:color="#1a4173" style:font-name="Open Sans" fo:font-size="8.5pt" style:font-size-asian="8.5pt" style:font-size-complex="8.5pt"/>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ge" style:horizontal-pos="from-left" style:horizontal-rel="page" style:mirror="none" fo:clip="rect(0in, 0in, 0in, 0in)" draw:luminance="0%" draw:contrast="0%" draw:red="0%" draw:green="0%" draw:blue="0%" draw:gamma="100%" draw:color-inversion="false" draw:image-opacity="100%" draw:color-mode="standard"/>
    </style:style>
    <style:style style:name="Sect1" style:family="section">
      <style:section-properties fo:margin-left="0in" fo:margin-right="0in" style:editable="false">
        <style:columns fo:column-count="1" fo:column-gap="0in"/>
      </style:section-properties>
    </style:style>
    <style:style style:name="gr1" style:family="graphic">
      <style:graphic-properties draw:stroke="none" svg:stroke-color="#000000" draw:fill="none" draw:fill-color="#ffffff" fo:min-height="0.5925in" style:run-through="foreground" style:wrap="run-through" style:number-wrapped-paragraphs="no-limit" style:vertical-pos="from-top" style:vertical-rel="paragraph" style:horizontal-pos="from-left" style:horizontal-rel="paragraph"/>
    </style:style>
    <style:style style:name="gr2" style:family="graphic">
      <style:graphic-properties draw:stroke="none" svg:stroke-color="#000000" draw:fill="none" draw:fill-color="#ffffff" fo:min-height="0.2937in" style:run-through="foreground" style:wrap="run-through" style:number-wrapped-paragraphs="no-limit" style:vertical-pos="from-top" style:vertical-rel="paragraph" style:horizontal-pos="from-left" style:horizontal-rel="paragraph"/>
    </style:style>
    <style:style style:name="gr3" style:family="graphic">
      <style:graphic-properties draw:stroke="none" svg:stroke-color="#000000" draw:fill="none" draw:fill-color="#ffffff" fo:min-height="0.3402in" style:run-through="foreground" style:wrap="run-through" style:number-wrapped-paragraphs="no-limit" style:vertical-pos="from-top" style:vertical-rel="paragraph" style:horizontal-pos="from-left" style:horizontal-rel="paragraph"/>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2" draw:name="Image2" text:anchor-type="page" text:anchor-page-number="1" svg:x="0.5839in" svg:y="8.6402in" svg:width="1.7953in" svg:height="1.8055in" draw:z-index="4">
        <draw:image xlink:href="Pictures/100002010000021B0000021E13DD5828BD1C5531.png" xlink:type="simple" xlink:show="embed" xlink:actuate="onLoad"/>
      </draw:frame>
      <text:p text:style-name="P1"><draw:frame draw:style-name="fr1" draw:name="Image1" text:anchor-type="paragraph" svg:x="4.1898in" svg:y="-1.1752in" svg:width="2.8866in" svg:height="0.878in" draw:z-index="0"><draw:image xlink:href="Pictures/100002010000036300000107F170C1A3F967F859.png" xlink:type="simple" xlink:show="embed" xlink:actuate="onLoad"/></draw:frame><draw:frame text:anchor-type="paragraph" draw:z-index="1" draw:name="Shape1" draw:style-name="gr1" draw:text-style-name="P4" svg:width="2.3157in" svg:height="0.5925in" svg:x="0.0937in" svg:y="-1.1874in"><draw:text-box><text:p text:style-name="P3"><text:span text:style-name="T6">Name Goes Here | Role in Community Here</text:span></text:p><text:p text:style-name="P3"><text:span text:style-name="T6">123 Fedora-Is-Cool St. | Fedoraville, MA 01234</text:span></text:p><text:p text:style-name="P3"><text:span text:style-name="T6">EXTRA ADDRESS LINE HERE</text:span></text:p><text:p text:style-name="P3"><text:span text:style-name="T6">EXTRA ADDRESS LINE HERE</text:span></text:p></draw:text-box></draw:frame><draw:frame text:anchor-type="paragraph" draw:z-index="2" draw:name="Shape1" draw:style-name="gr2" draw:text-style-name="P6" svg:width="2.1378in" svg:height="0.2941in" svg:x="0.2882in" svg:y="-0.5591in"><draw:text-box><text:p text:style-name="P5"><text:span text:style-name="T7">fedoraproject.org</text:span></text:p></draw:text-box></draw:frame><draw:frame text:anchor-type="paragraph" draw:z-index="3" draw:name="Shape1" draw:style-name="gr3" draw:text-style-name="P8" svg:width="3.7087in" svg:height="0.4079in" svg:x="3.4165in" svg:y="8.4693in"><draw:text-box><text:p text:style-name="P7"><text:span text:style-name="T8">freedom. friends. features. first.</text:span></text:p><text:p text:style-name="P7"><text:span text:style-name="T9">Fedora is sponsored by Red Hat.</text:span></text:p></draw:text-box></draw:frame><text:span text:style-name="T1"><text:tab/>Welcome to the Fedora Letterhead!</text:span></text:p>
      <text:p text:style-name="P2"><text:tab/>This is where you can start typing the content for your letter, but since I don’t have any real content to put here, I’m just going to fill this page with a big slew of lorem ipsum. Donec ornare lacus a justo aliquam pharetra. Etiam lectus odio, tincidunt a mollis eget, luctus ut nibh. Duis sed ipsum a nunc scelerisque consectetur. Proin pellentesque pretium orci a hendrerit. Aliquam rhoncus arcu vitae libero dictum euismod. Sed in sagittis quam. Proin porta auctor sapien, non varius erat sodales in. </text:p>
      <text:section text:style-name="Sect1" text:name="lipsum">
        <text:p text:style-name="P2"><text:tab/>Morbi aliquet, felis vel bibendum auctor, ante elit dignissim nibh, eu facilisis nunc lectus vitae dui. Pellentesque habitant morbi tristique senectus et netus et malesuada fames ac turpis egestas. Morbi in odio id lectus porta mattis. Praesent vestibulum egestas pharetra. Phasellus gravida, nibh ut convallis convallis, elit tellus semper ante, et congue nisl nibh et risus. Etiam quam leo, fermentum ac facilisis eu, pharetra a odio. Nam et eros aliquet, vehicula dui vel, molestie dolor. Sed ut scelerisque sapien. Fusce vel ultricies enim, facilisis finibus felis. </text:p>
        <text:p text:style-name="P2"><text:tab/>Mauris porta quam eu egestas dignissim. Phasellus magna eros, suscipit nec congue vel, luctus a magna. Ut pretium turpis lectus, eget laoreet sem suscipit id. Vivamus fringilla consectetur eros ut commodo. In vitae tincidunt nisl. Quisque fringilla pulvinar accumsan. Vestibulum ante ipsum primis in faucibus orci luctus et ultrices posuere cubilia Curae; Duis vel lorem imperdiet, varius augue elementum, auctor tellus. In hac habitasse platea dictumst. </text:p>
        <text:p text:style-name="P2"/>
        <text:p text:style-name="P2">Best,</text:p>
        <text:p text:style-name="P2">Mary from Fedora</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Lohit Devanagari1" svg:font-family="'Lohit Devanagari'"/>
    <style:font-face style:name="Liberation Serif" svg:font-family="'Liberation Serif'" style:font-family-generic="roman" style:font-pitch="variable"/>
    <style:font-face style:name="Liberation Sans" svg:font-family="'Liberation Sans'" style:font-family-generic="swiss" style:font-pitch="variable"/>
    <style:font-face style:name="Open Sans" svg:font-family="'Open Sans'" style:font-family-generic="swiss" style:font-pitch="variable"/>
    <style:font-face style:name="Open Sans Light" svg:font-family="'Open Sans Light'" style:font-family-generic="swiss" style:font-pitch="variable"/>
    <style:font-face style:name="Lohit Devanagari" svg:font-family="'Lohit Devanagari'" style:font-family-generic="system" style:font-pitch="variable"/>
    <style:font-face style:name="Source Han Sans CN Regular" svg:font-family="'Source Han Sans CN Regular'"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Source Han Sans CN Regular"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en" fo:country="US" style:letter-kerning="true" style:font-name-asian="Source Han Sans CN Regular"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Source Han Sans CN Regular" style:font-family-asian="'Source Han Sans CN Regular'"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20%"/>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Frame" style:family="graphic">
      <style:graphic-properties text:anchor-type="paragraph" svg:x="0in" svg:y="0in" fo:margin-left="0.0791in" fo:margin-right="0.0791in" fo:margin-top="0.0791in" fo:margin-bottom="0.0791in" style:wrap="parallel" style:number-wrapped-paragraphs="no-limit" style:wrap-contour="false" style:vertical-pos="top" style:vertical-rel="paragraph-content" style:horizontal-pos="center" style:horizontal-rel="paragraph-content" fo:padding="0.0591in" fo:border="0.06pt solid #000000"/>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6354in" fo:margin-bottom="2.5374in" fo:margin-left="0.7874in" fo:margin-right="0.7874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7-09-10T13:01:14.570660507</meta:creation-date>
    <dc:date>2017-09-10T13:57:52.848400464</dc:date>
    <meta:editing-duration>PT15M35S</meta:editing-duration>
    <meta:editing-cycles>6</meta:editing-cycles>
    <meta:generator>LibreOffice/5.3.4.2$Linux_X86_64 LibreOffice_project/30$Build-2</meta:generator>
    <meta:document-statistic meta:table-count="0" meta:image-count="2" meta:object-count="0" meta:page-count="1" meta:paragraph-count="6" meta:word-count="248" meta:character-count="1589" meta:non-whitespace-character-count="1340"/>
  </office:meta>
</office:document-meta>
</file>