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Thumbnails/thumbnail.png" manifest:media-type="image/png"/>
  <manifest:file-entry manifest:full-path="Pictures/1000020100000355000001036350DB2A54351765.png" manifest:media-type="image/png"/>
  <manifest:file-entry manifest:full-path="Pictures/100002010000021B0000021E13DD5828BD1C5531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Open Sans" svg:font-family="'Open Sans'" style:font-family-generic="swiss" style:font-pitch="variable"/>
    <style:font-face style:name="Open Sans Light" svg:font-family="'Open Sans Light'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Standard">
      <style:text-properties style:font-name="Open Sans" officeooo:rsid="001234e8" officeooo:paragraph-rsid="0018cea2"/>
    </style:style>
    <style:style style:name="P2" style:family="paragraph" style:parent-style-name="Text_20_body">
      <style:text-properties style:font-name="Open Sans" officeooo:rsid="001676cc" officeooo:paragraph-rsid="0018cea2"/>
    </style:style>
    <style:style style:name="P3" style:family="paragraph" style:parent-style-name="Text_20_body">
      <style:text-properties style:font-name="Open Sans" officeooo:paragraph-rsid="0018cea2"/>
    </style:style>
    <style:style style:name="P4" style:family="paragraph">
      <style:paragraph-properties fo:text-align="end"/>
    </style:style>
    <style:style style:name="P5" style:family="paragraph">
      <loext:graphic-properties draw:fill="none" draw:fill-color="#ffffff"/>
      <style:paragraph-properties fo:text-align="end"/>
      <style:text-properties fo:color="#1a4173" style:font-name="Open Sans Light" fo:font-size="7.80000019073486pt" style:font-size-asian="7.80000019073486pt" style:font-size-complex="7.80000019073486pt"/>
    </style:style>
    <style:style style:name="P6" style:family="paragraph">
      <loext:graphic-properties draw:fill="none" draw:fill-color="#ffffff"/>
      <style:paragraph-properties fo:text-align="end"/>
      <style:text-properties fo:color="#008aff" style:font-name="Open Sans" fo:font-size="15.5pt" style:font-size-asian="15.5pt" style:font-size-complex="15.5pt"/>
    </style:style>
    <style:style style:name="P7" style:family="paragraph">
      <loext:graphic-properties draw:fill="none" draw:fill-color="#ffffff"/>
      <style:paragraph-properties fo:text-align="end"/>
    </style:style>
    <style:style style:name="T1" style:family="text">
      <style:text-properties fo:color="#1a4173" style:font-name="Open Sans Light" fo:font-size="7.80000019073486pt" style:font-size-asian="7.80000019073486pt" style:font-size-complex="7.80000019073486pt"/>
    </style:style>
    <style:style style:name="T2" style:family="text">
      <style:text-properties fo:color="#008aff" style:font-name="Open Sans" fo:font-size="15.5pt" style:font-size-asian="15.5pt" style:font-size-complex="15.5pt"/>
    </style:style>
    <style:style style:name="T3" style:family="text">
      <style:text-properties fo:color="#008aff" style:font-name="Open Sans" fo:font-size="13pt" style:font-size-asian="13pt" style:font-size-complex="13pt"/>
    </style:style>
    <style:style style:name="T4" style:family="text">
      <style:text-properties fo:color="#1a4173" style:font-name="Open Sans" fo:font-size="8.5pt" style:font-size-asian="8.5pt" style:font-size-complex="8.5pt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ge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color="#000000" draw:fill="none" draw:fill-color="#ffffff" fo:min-height="0.5925in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color="#000000" draw:fill="none" draw:fill-color="#ffffff" fo:min-height="0.2937in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none" svg:stroke-color="#000000" draw:fill="none" draw:fill-color="#ffffff" fo:min-height="0.4075in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1" draw:name="Image2" text:anchor-type="page" text:anchor-page-number="1" svg:x="0.5839in" svg:y="8.6402in" svg:width="1.7953in" svg:height="1.8055in" draw:z-index="3">
        <draw:image xlink:href="Pictures/100002010000021B0000021E13DD5828BD1C5531.png" xlink:type="simple" xlink:show="embed" xlink:actuate="onLoad"/>
      </draw:frame>
      <draw:frame draw:style-name="fr2" draw:name="Image1" text:anchor-type="page" text:anchor-page-number="1" svg:x="4.9772in" svg:y="0.6665in" svg:width="2.8866in" svg:height="0.878in" draw:z-index="4">
        <draw:image xlink:href="Pictures/1000020100000355000001036350DB2A54351765.png" xlink:type="simple" xlink:show="embed" xlink:actuate="onLoad"/>
      </draw:frame>
      <draw:frame text:anchor-type="page" text:anchor-page-number="1" draw:z-index="0" draw:name="Shape1" draw:style-name="gr1" draw:text-style-name="P5" svg:width="3.2406in" svg:height="0.5925in" svg:x="0.5972in" svg:y="0.6665in">
        <draw:text-box>
          <text:p text:style-name="P4"><text:span text:style-name="T1">Name Goes Here | Role in Community Here</text:span></text:p>
          <text:p text:style-name="P4"><text:span text:style-name="T1">123 Fedora-Is-Cool St. | Fedoraville, MA 01234</text:span></text:p>
          <text:p text:style-name="P4"><text:span text:style-name="T1">EXTRA ADDRESS LINE HERE</text:span></text:p>
          <text:p text:style-name="P4"><text:span text:style-name="T1">EXTRA ADDRESS LINE HERE</text:span></text:p>
        </draw:text-box>
      </draw:frame>
      <draw:frame text:anchor-type="page" text:anchor-page-number="1" draw:z-index="1" draw:name="Shape1" draw:style-name="gr2" draw:text-style-name="P6" svg:width="2.1378in" svg:height="0.2941in" svg:x="1.6972in" svg:y="1.328in">
        <draw:text-box>
          <text:p text:style-name="P4"><text:span text:style-name="T2">fedoraproject.org</text:span></text:p>
        </draw:text-box>
      </draw:frame>
      <draw:frame text:anchor-type="page" text:anchor-page-number="1" draw:z-index="2" draw:name="Shape1" draw:style-name="gr3" draw:text-style-name="P7" svg:width="3.7087in" svg:height="0.4079in" svg:x="4.2043in" svg:y="10.0799in">
        <draw:text-box>
          <text:p text:style-name="P4"><text:span text:style-name="T3">freedom. friends. features. first.</text:span></text:p>
          <text:p text:style-name="P4"><text:span text:style-name="T4">Fedora is sponsored by Red Hat.</text:span></text:p>
        </draw:text-box>
      </draw:frame>
      <text:p text:style-name="P1">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Open Sans" svg:font-family="'Open Sans'" style:font-family-generic="swiss" style:font-pitch="variable"/>
    <style:font-face style:name="Open Sans Light" svg:font-family="'Open Sans Light'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ource Han Sans CN Regular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ource Han Sans CN Regular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1.7772in" fo:margin-bottom="2.53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9-26T15:08:41.482515246</meta:creation-date>
    <meta:editing-duration>PT1M41S</meta:editing-duration>
    <meta:editing-cycles>2</meta:editing-cycles>
    <meta:generator>LibreOffice/5.3.4.2$Linux_X86_64 LibreOffice_project/30$Build-2</meta:generator>
    <dc:date>2017-09-26T15:10:22.953436551</dc:date>
    <meta:document-statistic meta:table-count="0" meta:image-count="2" meta:object-count="0" meta:page-count="1" meta:paragraph-count="1" meta:word-count="0" meta:character-count="1" meta:non-whitespace-character-count="0"/>
  </office:meta>
</office:document-meta>
</file>